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field="urn:openoffice:names:experimental:ooo-ms-interop:xmlns:field:1.0" xmlns:formx="urn:openoffice:names:experimental:ooxml-odf-interop:xmlns:form:1.0" xmlns:css3t="http://www.w3.org/TR/css3-text/" office:version="1.2" grddl:transformation="http://docs.oasis-open.org/office/1.2/xslt/odf2rdf.xsl">
  <office:scripts/>
  <office:font-face-decls>
    <style:font-face style:name="Arial1" svg:font-family="Arial, sans-serif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P1" style:family="paragraph" style:parent-style-name="Standard">
      <style:paragraph-properties fo:line-height="100%" style:writing-mode="lr-tb"/>
      <style:text-properties fo:language="qcv" fo:country="ES" style:language-asian="es" style:country-asian="ES"/>
    </style:style>
    <style:style style:name="P2" style:family="paragraph" style:parent-style-name="Standard">
      <style:paragraph-properties fo:line-height="100%" fo:text-align="justify" style:justify-single-word="false" style:writing-mode="lr-tb"/>
      <style:text-properties fo:language="qcv" fo:country="ES" officeooo:paragraph-rsid="0013b7a9" style:language-asian="es" style:country-asian="ES"/>
    </style:style>
    <style:style style:name="P3" style:family="paragraph" style:parent-style-name="Standard">
      <style:paragraph-properties fo:line-height="100%" fo:text-align="justify" style:justify-single-word="false" style:writing-mode="lr-tb"/>
      <style:text-properties fo:language="qcv" fo:country="ES" officeooo:paragraph-rsid="00174db8" style:language-asian="es" style:country-asian="ES"/>
    </style:style>
    <style:style style:name="P4" style:family="paragraph" style:parent-style-name="Standard">
      <style:paragraph-properties fo:line-height="100%" fo:text-align="justify" style:justify-single-word="false" style:writing-mode="lr-tb"/>
      <style:text-properties fo:language="qcv" fo:country="ES" officeooo:paragraph-rsid="00167cdf" style:language-asian="es" style:country-asian="ES"/>
    </style:style>
    <style:style style:name="P5" style:family="paragraph" style:parent-style-name="Standard">
      <style:paragraph-properties fo:line-height="100%" fo:text-align="justify" style:justify-single-word="false" style:writing-mode="lr-tb"/>
      <style:text-properties fo:language="qcv" fo:country="ES" officeooo:paragraph-rsid="0019918e" style:language-asian="es" style:country-asian="ES"/>
    </style:style>
    <style:style style:name="P6" style:family="paragraph" style:parent-style-name="Standard">
      <style:paragraph-properties fo:line-height="100%" fo:text-align="justify" style:justify-single-word="false" style:writing-mode="lr-tb"/>
      <style:text-properties fo:language="qcv" fo:country="ES" officeooo:paragraph-rsid="001a2348" style:language-asian="es" style:country-asian="ES"/>
    </style:style>
    <style:style style:name="P7" style:family="paragraph" style:parent-style-name="Standard">
      <style:paragraph-properties fo:line-height="100%" fo:text-align="justify" style:justify-single-word="false" style:writing-mode="lr-tb"/>
      <style:text-properties fo:language="qcv" fo:country="ES" officeooo:paragraph-rsid="001bf9e7" style:language-asian="es" style:country-asian="ES"/>
    </style:style>
    <style:style style:name="P8" style:family="paragraph" style:parent-style-name="Standard">
      <style:paragraph-properties fo:line-height="100%" fo:text-align="justify" style:justify-single-word="false" style:writing-mode="lr-tb"/>
      <style:text-properties fo:language="qcv" fo:country="ES" officeooo:paragraph-rsid="001c16e6" style:language-asian="es" style:country-asian="ES"/>
    </style:style>
    <style:style style:name="P9" style:family="paragraph" style:parent-style-name="Standard">
      <style:paragraph-properties fo:line-height="100%" fo:text-align="center" style:justify-single-word="false" style:writing-mode="lr-tb"/>
      <style:text-properties fo:language="qcv" fo:country="ES" style:language-asian="es" style:country-asian="ES"/>
    </style:style>
    <style:style style:name="P10" style:family="paragraph" style:parent-style-name="Standard">
      <style:paragraph-properties fo:line-height="100%" fo:text-align="center" style:justify-single-word="false" style:writing-mode="lr-tb"/>
      <style:text-properties fo:color="#000000" fo:font-size="12pt" fo:language="qcv" fo:country="ES" officeooo:paragraph-rsid="001c16e6" style:language-asian="es" style:country-asian="ES" style:font-size-complex="12pt" style:text-scale="94%"/>
    </style:style>
    <style:style style:name="P11" style:family="paragraph" style:parent-style-name="Standard">
      <style:paragraph-properties fo:line-height="100%" fo:text-align="justify" style:justify-single-word="false" style:writing-mode="lr-tb"/>
      <style:text-properties fo:color="#000000" fo:font-size="12pt" fo:language="qcv" fo:country="ES" officeooo:paragraph-rsid="0019918e" style:language-asian="es" style:country-asian="ES" style:font-size-complex="12pt" style:text-scale="91%"/>
    </style:style>
    <style:style style:name="P12" style:family="paragraph" style:parent-style-name="Standard">
      <style:paragraph-properties fo:line-height="100%" fo:text-align="justify" style:justify-single-word="false" style:writing-mode="lr-tb"/>
      <style:text-properties fo:color="#000000" fo:font-size="12pt" fo:language="qcv" fo:country="ES" officeooo:rsid="0010c0f5" officeooo:paragraph-rsid="0019918e" style:language-asian="es" style:country-asian="ES" style:font-size-complex="12pt" style:text-scale="91%"/>
    </style:style>
    <style:style style:name="P13" style:family="paragraph" style:parent-style-name="Standard">
      <style:paragraph-properties fo:line-height="100%" fo:text-align="justify" style:justify-single-word="false" style:writing-mode="lr-tb"/>
      <style:text-properties style:use-window-font-color="true" style:font-name="Arial" fo:font-size="12pt" fo:language="qcv" fo:country="ES" fo:font-weight="normal" officeooo:rsid="0021a0e4" officeooo:paragraph-rsid="00174db8" style:font-size-asian="12pt" style:language-asian="es" style:country-asian="ES" style:font-weight-asian="normal" style:font-size-complex="12pt" style:font-weight-complex="normal" style:text-scale="91%"/>
    </style:style>
    <style:style style:name="P14" style:family="paragraph" style:parent-style-name="Standard">
      <style:paragraph-properties fo:line-height="100%" fo:text-align="justify" style:justify-single-word="false" style:writing-mode="lr-tb"/>
      <style:text-properties style:use-window-font-color="true" fo:font-size="12pt" fo:language="qcv" fo:country="ES" fo:font-weight="normal" officeooo:rsid="0010c0f5" officeooo:paragraph-rsid="00167cdf" style:font-size-asian="12pt" style:language-asian="es" style:country-asian="ES" style:font-weight-asian="normal" style:font-size-complex="12pt" style:font-weight-complex="normal" style:text-scale="91%"/>
    </style:style>
    <style:style style:name="P15" style:family="paragraph" style:parent-style-name="Standard">
      <style:paragraph-properties fo:line-height="100%" fo:text-align="justify" style:justify-single-word="false" style:writing-mode="lr-tb"/>
      <style:text-properties style:use-window-font-color="true" fo:font-size="12pt" fo:language="qcv" fo:country="ES" fo:font-weight="normal" officeooo:rsid="00167cdf" officeooo:paragraph-rsid="00167cdf" style:font-size-asian="12pt" style:language-asian="es" style:country-asian="ES" style:font-weight-asian="normal" style:font-size-complex="12pt" style:font-weight-complex="normal" style:text-scale="91%"/>
    </style:style>
    <style:style style:name="P16" style:family="paragraph" style:parent-style-name="Standard">
      <style:paragraph-properties fo:line-height="100%" fo:text-align="center" style:justify-single-word="false" style:writing-mode="lr-tb"/>
      <style:text-properties style:use-window-font-color="true" fo:font-size="12pt" fo:language="qcv" fo:country="ES" fo:font-weight="normal" officeooo:rsid="0019918e" officeooo:paragraph-rsid="0018e1d7" style:font-size-asian="12pt" style:language-asian="es" style:country-asian="ES" style:font-weight-asian="normal" style:font-size-complex="12pt" style:font-weight-complex="normal" style:text-scale="91%"/>
    </style:style>
    <style:style style:name="P17" style:family="paragraph" style:parent-style-name="Standard">
      <style:paragraph-properties fo:margin-top="0.617cm" fo:margin-bottom="0cm" fo:line-height="100%" fo:text-align="justify" style:justify-single-word="false" style:writing-mode="lr-tb"/>
      <style:text-properties fo:language="qcv" fo:country="ES" style:language-asian="es" style:country-asian="ES"/>
    </style:style>
    <style:style style:name="P18" style:family="paragraph" style:parent-style-name="Standard">
      <style:paragraph-properties fo:margin-top="0.617cm" fo:margin-bottom="0cm" fo:line-height="100%" fo:text-align="justify" style:justify-single-word="false" style:writing-mode="lr-tb"/>
      <style:text-properties style:use-window-font-color="true" fo:font-size="12pt" fo:language="qcv" fo:country="ES" style:language-asian="es" style:country-asian="ES" style:font-size-complex="12pt" style:text-scale="91%"/>
    </style:style>
    <style:style style:name="P19" style:family="paragraph" style:parent-style-name="Standard" style:master-page-name="Standard_20__28_user_29_">
      <style:paragraph-properties fo:line-height="150%" fo:text-align="justify" style:justify-single-word="false" style:page-number="auto" style:writing-mode="lr-tb"/>
      <style:text-properties style:use-window-font-color="true" fo:font-size="12pt" officeooo:paragraph-rsid="001f07a8"/>
    </style:style>
    <style:style style:name="T1" style:family="text">
      <style:text-properties fo:color="#000000" fo:font-size="12pt" officeooo:rsid="0010c0f5" style:font-size-complex="12pt" style:text-scale="91%"/>
    </style:style>
    <style:style style:name="T2" style:family="text">
      <style:text-properties fo:color="#000000" fo:font-size="12pt" officeooo:rsid="0019918e" style:font-size-complex="12pt" style:text-scale="91%"/>
    </style:style>
    <style:style style:name="T3" style:family="text">
      <style:text-properties fo:color="#000000" style:font-name="Arial1" fo:font-weight="normal" style:font-size-asian="12pt" style:font-weight-asian="normal" style:font-size-complex="12pt" style:font-weight-complex="normal" style:text-scale="98%"/>
    </style:style>
    <style:style style:name="T4" style:family="text">
      <style:text-properties fo:color="#000000" style:font-name="Arial1" fo:font-weight="normal" officeooo:rsid="001f07a8" style:font-size-asian="12pt" style:font-weight-asian="normal" style:font-size-complex="12pt" style:font-weight-complex="normal" style:text-scale="98%"/>
    </style:style>
    <style:style style:name="T5" style:family="text">
      <style:text-properties style:use-window-font-color="true" fo:font-size="12pt" fo:font-weight="normal" officeooo:rsid="0010c0f5" style:font-size-asian="12pt" style:font-weight-asian="normal" style:font-size-complex="12pt" style:font-weight-complex="normal" style:text-scale="91%"/>
    </style:style>
    <style:style style:name="T6" style:family="text">
      <style:text-properties style:use-window-font-color="true" fo:font-size="12pt" fo:font-weight="normal" officeooo:rsid="0013b7a9" style:font-size-asian="12pt" style:font-weight-asian="normal" style:font-size-complex="12pt" style:font-weight-complex="normal" style:text-scale="91%"/>
    </style:style>
    <style:style style:name="T7" style:family="text">
      <style:text-properties style:use-window-font-color="true" fo:font-size="12pt" fo:font-weight="normal" officeooo:rsid="0014c3cb" style:font-size-asian="12pt" style:font-weight-asian="normal" style:font-size-complex="12pt" style:font-weight-complex="normal" style:text-scale="91%"/>
    </style:style>
    <style:style style:name="T8" style:family="text">
      <style:text-properties style:use-window-font-color="true" fo:font-size="12pt" fo:font-weight="normal" officeooo:rsid="00167cdf" style:font-size-asian="12pt" style:font-weight-asian="normal" style:font-size-complex="12pt" style:font-weight-complex="normal" style:text-scale="91%"/>
    </style:style>
    <style:style style:name="T9" style:family="text">
      <style:text-properties style:use-window-font-color="true" fo:font-size="12pt" fo:font-weight="normal" officeooo:rsid="00174db8" style:font-size-asian="12pt" style:font-weight-asian="normal" style:font-size-complex="12pt" style:font-weight-complex="normal" style:text-scale="91%"/>
    </style:style>
    <style:style style:name="T10" style:family="text">
      <style:text-properties style:use-window-font-color="true" fo:font-size="12pt" fo:font-weight="normal" officeooo:rsid="0018e1d7" style:font-size-asian="12pt" style:font-weight-asian="normal" style:font-size-complex="12pt" style:font-weight-complex="normal" style:text-scale="91%"/>
    </style:style>
    <style:style style:name="T11" style:family="text">
      <style:text-properties style:use-window-font-color="true" fo:font-size="12pt" fo:font-weight="normal" officeooo:rsid="001a2348" style:font-size-asian="12pt" style:font-weight-asian="normal" style:font-size-complex="12pt" style:font-weight-complex="normal" style:text-scale="91%"/>
    </style:style>
    <style:style style:name="T12" style:family="text">
      <style:text-properties style:use-window-font-color="true" fo:font-size="12pt" fo:font-weight="normal" officeooo:rsid="001bf9e7" style:font-size-asian="12pt" style:font-weight-asian="normal" style:font-size-complex="12pt" style:font-weight-complex="normal" style:text-scale="91%"/>
    </style:style>
    <style:style style:name="T13" style:family="text">
      <style:text-properties style:use-window-font-color="true" fo:font-size="12pt" fo:font-weight="normal" officeooo:rsid="001c16e6" style:font-size-asian="12pt" style:font-weight-asian="normal" style:font-size-complex="12pt" style:font-weight-complex="normal" style:text-scale="91%"/>
    </style:style>
    <style:style style:name="T14" style:family="text">
      <style:text-properties style:use-window-font-color="true" fo:font-size="12pt" fo:font-weight="normal" officeooo:rsid="001dbd74" style:font-size-asian="12pt" style:font-weight-asian="normal" style:font-size-complex="12pt" style:font-weight-complex="normal" style:text-scale="91%"/>
    </style:style>
    <style:style style:name="T15" style:family="text">
      <style:text-properties style:use-window-font-color="true" fo:font-size="12pt" style:font-size-complex="12pt" style:text-scale="91%"/>
    </style:style>
    <style:style style:name="T16" style:family="text">
      <style:text-properties style:use-window-font-color="true" fo:font-size="12pt" officeooo:rsid="00174db8" style:font-size-complex="12pt" style:text-scale="91%"/>
    </style:style>
    <style:style style:name="T17" style:family="text">
      <style:text-properties style:use-window-font-color="true" fo:font-size="12pt" officeooo:rsid="0010c0f5" style:font-size-complex="12pt" style:text-scale="91%"/>
    </style:style>
    <style:style style:name="T18" style:family="text">
      <style:text-properties style:use-window-font-color="true" fo:font-weight="normal" officeooo:rsid="0010c0f5" style:font-size-asian="12pt" style:font-weight-asian="normal" style:font-weight-complex="normal" style:text-scale="91%"/>
    </style:style>
    <style:style style:name="T19" style:family="text">
      <style:text-properties style:use-window-font-color="true" fo:font-weight="normal" officeooo:rsid="00174db8" style:font-size-asian="12pt" style:font-weight-asian="normal" style:font-weight-complex="normal" style:text-scale="91%"/>
    </style:style>
    <style:style style:name="T20" style:family="text">
      <style:text-properties style:use-window-font-color="true" fo:font-weight="normal" officeooo:rsid="0019918e" style:font-size-asian="12pt" style:font-weight-asian="normal" style:font-weight-complex="normal" style:text-scale="91%"/>
    </style:style>
    <style:style style:name="T21" style:family="text">
      <style:text-properties style:use-window-font-color="true" style:font-name="Arial" fo:font-size="12pt" fo:font-weight="normal" officeooo:rsid="00174db8" style:font-size-asian="12pt" style:font-weight-asian="normal" style:font-size-complex="12pt" style:font-weight-complex="normal" style:text-scale="91%"/>
    </style:style>
    <style:style style:name="T22" style:family="text">
      <style:text-properties style:use-window-font-color="true" style:font-name="Arial" fo:font-size="12pt" fo:font-weight="normal" officeooo:rsid="001e4b29" style:font-size-asian="12pt" style:font-weight-asian="normal" style:font-size-complex="12pt" style:font-weight-complex="normal" style:text-scale="91%"/>
    </style:style>
    <style:style style:name="T23" style:family="text">
      <style:text-properties style:use-window-font-color="true" style:font-name="Arial" fo:font-size="12pt" fo:font-weight="normal" officeooo:rsid="0009c2d4" style:font-size-asian="12pt" style:font-weight-asian="normal" style:font-size-complex="12pt" style:font-weight-complex="normal" style:text-scale="91%"/>
    </style:style>
    <style:style style:name="T24" style:family="text">
      <style:text-properties style:use-window-font-color="true" style:font-name="Arial" fo:font-size="12pt" fo:font-weight="normal" officeooo:rsid="0021a0e4" style:font-size-asian="12pt" style:font-weight-asian="normal" style:font-size-complex="12pt" style:font-weight-complex="normal" style:text-scale="91%"/>
    </style:style>
    <style:style style:name="T25" style:family="text">
      <style:text-properties style:use-window-font-color="true" style:font-name="Arial" fo:font-size="12pt" fo:font-weight="normal" officeooo:rsid="0022b2e2" style:font-size-asian="12pt" style:font-weight-asian="normal" style:font-size-complex="12pt" style:font-weight-complex="normal" style:text-scale="91%"/>
    </style:style>
    <style:style style:name="T26" style:family="text">
      <style:text-properties style:use-window-font-color="true" style:font-name="Arial" fo:font-size="12pt" fo:font-weight="normal" officeooo:rsid="00271075" style:font-size-asian="12pt" style:font-weight-asian="normal" style:font-size-complex="12pt" style:font-weight-complex="normal" style:text-scale="91%"/>
    </style:style>
    <style:style style:name="T27" style:family="text">
      <style:text-properties style:use-window-font-color="true" style:font-name="Arial" fo:font-size="12pt" fo:font-weight="normal" officeooo:rsid="0018e1d7" style:font-size-asian="12pt" style:font-weight-asian="normal" style:font-size-complex="12pt" style:font-weight-complex="normal" style:text-scale="91%"/>
    </style:style>
    <style:style style:name="T28" style:family="text">
      <style:text-properties style:use-window-font-color="true" style:font-name="Arial" fo:font-size="12pt" fo:font-weight="normal" officeooo:rsid="001bf9e7" style:font-size-asian="12pt" style:font-weight-asian="normal" style:font-size-complex="12pt" style:font-weight-complex="normal" style:text-scale="91%"/>
    </style:style>
    <style:style style:name="T29" style:family="text">
      <style:text-properties style:use-window-font-color="true" style:font-name="Arial" fo:font-size="12pt" fo:font-weight="normal" officeooo:rsid="001c16e6" style:font-size-asian="12pt" style:font-weight-asian="normal" style:font-size-complex="12pt" style:font-weight-complex="normal" style:text-scale="91%"/>
    </style:style>
    <style:style style:name="T30" style:family="text">
      <style:text-properties style:font-name="Arial" fo:language="qcv" fo:country="ES" fo:font-weight="normal" style:font-size-asian="12pt" style:language-asian="es" style:country-asian="ES" style:font-weight-asian="normal" style:font-size-complex="12pt" style:font-weight-complex="normal" style:text-scale="98%"/>
    </style:style>
    <style:style style:name="T31" style:family="text">
      <style:text-properties style:font-name="Arial" fo:language="qcv" fo:country="ES" fo:font-weight="normal" officeooo:rsid="0019918e" style:font-size-asian="12pt" style:language-asian="es" style:country-asian="ES" style:font-weight-asian="normal" style:font-size-complex="12pt" style:font-weight-complex="normal" style:text-scale="98%"/>
    </style:style>
    <style:style style:name="T32" style:family="text">
      <style:text-properties style:font-name="Arial" fo:language="qcv" fo:country="ES" fo:font-weight="normal" officeooo:rsid="001f07a8" style:font-size-asian="12pt" style:language-asian="es" style:country-asian="ES" style:font-weight-asian="normal" style:font-size-complex="12pt" style:font-weight-complex="normal" style:text-scale="98%"/>
    </style:style>
    <style:style style:name="T33" style:family="text">
      <style:text-properties fo:color="#999999" fo:font-size="12pt" fo:font-weight="normal" officeooo:rsid="001dbd74" style:font-size-asian="12pt" style:font-weight-asian="normal" style:font-size-complex="12pt" style:font-weight-complex="normal" style:text-scale="91%"/>
    </style:style>
    <style:style style:name="T34" style:family="text">
      <style:text-properties fo:color="#999999" fo:font-size="12pt" fo:font-weight="normal" officeooo:rsid="00174db8" style:font-size-asian="12pt" style:font-weight-asian="normal" style:font-size-complex="12pt" style:font-weight-complex="normal" style:text-scale="91%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<text:span text:style-name="T30">En/</text:span><text:span text:style-name="T31">Na</text:span><text:span text:style-name="T30"> . . . . . . . . . . . . . . . . . . . . . . . . . . . . . . . . . . , amb DNI . . . . . . . . . . . . , domicilia</text:span><text:span text:style-name="T31">t al</text:span><text:span text:style-name="T30"> </text:span><text:span text:style-name="T31">c/. . . . . . . . . . . . . . . . . . . . . </text:span><text:span text:style-name="T30">nº . . . . . d</text:span><text:span text:style-name="T31">e/d' . . . . . . . . . . . . , amb Codi Postal . . . . . . . . . . . </text:span><text:span text:style-name="T30">, </text:span><text:span text:style-name="T32">c</text:span><text:span text:style-name="T3">om a ciutadà preocupat per la </text:span><text:span text:style-name="T4">nostr</text:span><text:span text:style-name="T3">a salut pública i ambiental, </text:span><text:span text:style-name="T30">en </text:span><text:span text:style-name="T31">nom propi i </text:span><text:span text:style-name="T30">representació de </text:span>. . . . . . . . . . . . . . . . . . . . . . . . . . . . . . </text:p>
      <text:p text:style-name="P11"><text:tab/></text:p>
      <text:p text:style-name="P5"><text:span text:style-name="T1">CONSIDERANT </text:span><text:span text:style-name="T2">que</text:span><text:span text:style-name="T1">:</text:span></text:p>
      <text:p text:style-name="P12"/>
      <text:p text:style-name="P2"><text:span text:style-name="T1"><text:tab/></text:span><text:span text:style-name="T2">L</text:span><text:span text:style-name="T5">a central nuclear de Cofrents funciona des de 1984 i la seua autorització finalitzava el 20 de març de 2011, </text:span><text:span text:style-name="T8">data de caducitat i </text:span><text:span text:style-name="T5">termini en què es considerava </text:span><text:span text:style-name="T6">ben </text:span><text:span text:style-name="T5">amortitzada, a partir del qu</text:span><text:span text:style-name="T6">al</text:span><text:span text:style-name="T5"> augmenta </text:span><text:span text:style-name="T11">notablement</text:span><text:span text:style-name="T5"> </text:span><text:span text:style-name="T6">la</text:span><text:span text:style-name="T5"> se</text:span><text:span text:style-name="T6">va</text:span><text:span text:style-name="T5"> potencial perillositat. </text:span><text:span text:style-name="T6">No obstant</text:span><text:span text:style-name="T5"> </text:span><text:span text:style-name="T6">e</text:span><text:span text:style-name="T5">l Govern d'Espanya va autoritzar la se</text:span><text:span text:style-name="T8">v</text:span><text:span text:style-name="T5">a pròrroga per deu anys més, a penes la vespra de l'accident nuclear de Fukushima produït pe</text:span><text:span text:style-name="T6">l terratrèmol i</text:span><text:span text:style-name="T5"> el tsunami </text:span><text:span text:style-name="T11">de </text:span><text:span text:style-name="T5">l</text:span><text:span text:style-name="T6">'</text:span><text:span text:style-name="T5"> 11 de març, </text:span><text:span text:style-name="T6">amb fusió </text:span><text:span text:style-name="T9">incontrolada i conseqüències impredictibles </text:span><text:span text:style-name="T6">dels </text:span><text:span text:style-name="T9">nuclis dels </text:span><text:span text:style-name="T6">reactors 1, 2 i 3, </text:span><text:span text:style-name="T11">segons</text:span><text:span text:style-name="T6"> s'ha sabut </text:span><text:span text:style-name="T11">posterior</text:span><text:span text:style-name="T6">ment</text:span><text:span text:style-name="T5">. </text:span></text:p>
      <text:p text:style-name="P6"><text:span text:style-name="T5"><text:tab/></text:span><text:span text:style-name="T7">No hem d'oblidar que </text:span><text:span text:style-name="T5">Cofrents </text:span><text:span text:style-name="T7">e</text:span><text:span text:style-name="T5">s situa a uns 50 quilòmetres d'una de les zones </text:span><text:span text:style-name="T9">tectòniques </text:span><text:span text:style-name="T5">més actives de la Comunitat Valenciana i podria </text:span><text:span text:style-name="T7">pati</text:span><text:span text:style-name="T5">r un sisme d'intensitat 5 o 6. </text:span><text:span text:style-name="T9">É</text:span><text:span text:style-name="T7">s </text:span><text:span text:style-name="T9">també </text:span><text:span text:style-name="T7">un dels pocs llocs </text:span><text:span text:style-name="T9">valencians </text:span><text:span text:style-name="T7">amb vulcanisme </text:span><text:span text:style-name="T8">històric, la qual cosa </text:span><text:span text:style-name="T9">indica</text:span><text:span text:style-name="T8"> l'existència d'una falla tectònica al subs</text:span><text:span text:style-name="T9">òl </text:span><text:span text:style-name="T10">i incrementa la perillositat </text:span><text:span text:style-name="T10">on s'alça la central nuclear</text:span><text:span text:style-name="T8">.</text:span></text:p>
      <text:p text:style-name="P5"><text:span text:style-name="T8"><text:tab/></text:span><text:span text:style-name="T11">També e</text:span><text:span text:style-name="T5">s dóna la circumstància que Cofrents es</text:span><text:span text:style-name="T11">tà </text:span><text:span text:style-name="T5">en un lloc inundable, </text:span><text:span text:style-name="T11">vora e</text:span><text:span text:style-name="T5">l riu Xúquer, i que ja ha patit al llarg de la seua història diversos problemes en els sistemes de ventilació, fugues dels </text:span><text:span text:style-name="T11">fluids circulants </text:span><text:span text:style-name="T5">i inestabilitats termo-hidràuliques. </text:span><text:span text:style-name="T9">Concretament durant els últims deu anys ha patit més de 100 incidents significatius (l’últim fa dies</text:span><text:span text:style-name="T11">),</text:span><text:span text:style-name="T9"> algun d'ells amb vessament d’isòtops radioactius a l’exterior, i 25 parades no programades. A més a més, té les piscines plenes de residus d’alta radioactivitat amb els quals no saben què fer perquè no hi ha cap cementiri nuclear on emmagatzemar-los durant els milers d'anys que seran radioactius i perillosos. </text:span><text:span text:style-name="T10">En eixe sentit, es </text:span><text:span text:style-name="T11">parla d'</text:span><text:span text:style-name="T10">instal·la</text:span><text:span text:style-name="T11">r</text:span><text:span text:style-name="T10"> d'aquest cementiri </text:span><text:span text:style-name="T11">estat</text:span><text:span text:style-name="T10">al a Zarra</text:span><text:span text:style-name="T8">, prop de Cofrents; </text:span><text:span text:style-name="T10">un cementiri que hauria de guardar hermèticament els residus durant més de 10.000 anys..</text:span><text:span text:style-name="T9">. </text:span></text:p>
      <text:p text:style-name="P7"><text:span text:style-name="T7"><text:tab/></text:span><text:span text:style-name="T12">En definitiva u</text:span><text:span text:style-name="T9">n accident nuclear en Cofrents de gravetat mitjana o gran, si el vent enviara el núvol radioactiu sobre . . . . . . . . . . . . . . </text:span><text:span text:style-name="T33">(ciutat o comarca)</text:span><text:span text:style-name="T9">, </text:span><text:span text:style-name="T12">a</text:span><text:span text:style-name="T9"> sols . . . . . km, tindria un gravíssim impacte sobre la nostra salut i sobre la nostra economia: </text:span><text:span text:style-name="T12">Q</text:span><text:span text:style-name="T9">ui voldria les nostres . . . . . . . . . . . . </text:span><text:span text:style-name="T33">(produció agricola</text:span><text:span text:style-name="T34"> </text:span><text:span text:style-name="T33">principal)</text:span><text:span text:style-name="T14"> </text:span><text:span text:style-name="T9">radioactives? </text:span><text:span text:style-name="T12">Quin turista visitaria les nostres platges contaminades? </text:span></text:p>
      <text:p text:style-name="P7"><text:span text:style-name="T12"><text:tab/>I no seria un problema passatger, r</text:span><text:span text:style-name="T22">ecord</text:span><text:span text:style-name="T28">em</text:span><text:span text:style-name="T22"> </text:span><text:span text:style-name="T23">que</text:span><text:span text:style-name="T24"> </text:span><text:span text:style-name="T21">25 anys desprès </text:span><text:span text:style-name="T24">l'accident de Txernobyl </text:span><text:span text:style-name="T21">encara no està </text:span><text:span text:style-name="T29">solucionat i</text:span><text:span text:style-name="T21"> continua emanant radioactivitat, ara han de fer-li una cúpula gegant per tancar el reactor durant altres 100 anys </text:span><text:span text:style-name="T28">(insuficients encara). Això quan ja </text:span><text:span text:style-name="T24">ha </text:span><text:span text:style-name="T21">provocat </text:span><text:span text:style-name="T25">uns 100.000 morts, </text:span><text:span text:style-name="T26">milers de </text:span><text:span text:style-name="T25">xiquets nascut</text:span><text:span text:style-name="T26">s</text:span><text:span text:style-name="T25"> amb malformacions genètiques, </text:span><text:span text:style-name="T21">unes pèrdues econòmiques que arriben als </text:span><text:span text:style-name="T25">240</text:span><text:span text:style-name="T24">.000 milions d'euros </text:span><text:span text:style-name="T29">i l'abandonament de 270.000 hectàrees de terres i pobles.</text:span><text:span text:style-name="T24"> </text:span></text:p>
      <text:p text:style-name="P3"><text:span text:style-name="T24"><text:tab/></text:span><text:span text:style-name="T27">Per altra banda, </text:span><text:span text:style-name="T29">avui</text:span><text:span text:style-name="T27"> hi ha alternatives </text:span><text:span text:style-name="T29">perfectament</text:span><text:span text:style-name="T27"> </text:span><text:span text:style-name="T29">viables per substituir </text:span><text:span text:style-name="T27">l'energia nuclear, </text:span><text:span text:style-name="T29">que</text:span><text:span text:style-name="T27"> sols suposa un 19% del consum elèctric nacional </text:span><text:span text:style-name="T29">i</text:span><text:span text:style-name="T27"> menys del </text:span><text:span text:style-name="T29">10% del </text:span><text:span text:style-name="T27">consum energètic total, de manera que pot substituir-se fàcilment amb l'estalvi, l'eficiència i les energies renovables, </text:span><text:span text:style-name="T29">que creen molts més llocs de treball</text:span><text:span text:style-name="T27">. De fet, fa un </text:span><text:span text:style-name="T29">parell de</text:span><text:span text:style-name="T27"> setman</text:span><text:span text:style-name="T29">es,</text:span><text:span text:style-name="T27"> hi hagueren 4 centrals nuclears parades per problemes tècnics i la xarxa nacional no va tindre cap desabastiment. </text:span><text:span text:style-name="T29">La millor prova és que països tan avançats com Alemanya </text:span><text:span text:style-name="T27">estan fent-</text:span><text:span text:style-name="T29">h</text:span><text:span text:style-name="T27">o ja.</text:span></text:p>
      <text:p text:style-name="P13"/>
      <text:p text:style-name="P10"><text:span text:style-name="T18">SR</text:span><text:span text:style-name="T20">S</text:span><text:span text:style-name="T18">/</text:span><text:span text:style-name="T20">SR</text:span><text:span text:style-name="T18">A. ALCALDE/</text:span><text:span text:style-name="T20">S</text:span><text:span text:style-name="T18">SA I </text:span><text:span text:style-name="T19">REGIDORS/</text:span><text:span text:style-name="T20">ES</text:span><text:span text:style-name="T18"> DE L</text:span><text:span text:style-name="T19">'AJUNTAMENT</text:span><text:span text:style-name="T18"> D</text:span><text:span text:style-name="T20">E/D' . . . . . . . . . . . </text:span></text:p>
      <text:p text:style-name="P8"><text:soft-page-break/><text:span text:style-name="T8">Per tot aixó </text:span><text:span text:style-name="T13">SOL·LICITEM</text:span><text:span text:style-name="T8"> que aquest </text:span><text:span text:style-name="T5">Ajuntament</text:span><text:span text:style-name="T8">:</text:span></text:p>
      <text:p text:style-name="P15"/>
      <text:p text:style-name="P4"><text:span text:style-name="T7">1.-</text:span><text:span text:style-name="T5"> </text:span><text:span text:style-name="T8">M</text:span><text:span text:style-name="T5">anifeste el seu condol i la seua solidaritat amb les víctimes del terratrémol, </text:span><text:span text:style-name="T8">tsunami i accident nuclear de</text:span><text:span text:style-name="T5">l Japó. </text:span></text:p>
      <text:p text:style-name="P14"/>
      <text:p text:style-name="P4"><text:span text:style-name="T5">2.- </text:span><text:span text:style-name="T8">Demane que</text:span><text:span text:style-name="T5"> es deixe sense efecte la pròrroga per al funcionament de la Central Nuclear de Cofrentes aprovada pel Govern d'Espanya i que </text:span><text:span text:style-name="T8">s'</text:span><text:span text:style-name="T5">ha publica</text:span><text:span text:style-name="T8">t</text:span><text:span text:style-name="T5"> al B</text:span><text:span text:style-name="T8">OE el 10 de juny del 2011</text:span><text:span text:style-name="T5">. </text:span></text:p>
      <text:p text:style-name="P14"/>
      <text:p text:style-name="P4"><text:span text:style-name="T5">3.- </text:span><text:span text:style-name="T8">M</text:span><text:span text:style-name="T5">anifest</text:span><text:span text:style-name="T8">e</text:span><text:span text:style-name="T5"> la seua oposició a la instal·lació en territori valencià de</text:span><text:span text:style-name="T13">l </text:span><text:span text:style-name="T5">cementeri nuclear </text:span><text:span text:style-name="T13">estatal</text:span><text:span text:style-name="T5">. </text:span></text:p>
      <text:p text:style-name="P14"/>
      <text:p text:style-name="P4"><text:span text:style-name="T5">4.- </text:span><text:span text:style-name="T8">D</text:span><text:span text:style-name="T5">eman</text:span><text:span text:style-name="T8">e</text:span><text:span text:style-name="T5"> a la Generalitat Valenciana i al Govern d'Espanya </text:span><text:span text:style-name="T8">el foment </text:span><text:span text:style-name="T13">seriós i consensuat </text:span><text:span text:style-name="T5">de </text:span><text:span text:style-name="T8">l'estalvi energètic, l'eficiència i</text:span><text:span text:style-name="T5"> les energies renovables. </text:span></text:p>
      <text:p text:style-name="P14"/>
      <text:p text:style-name="P4"><text:span text:style-name="T5">5.- </text:span><text:span text:style-name="T9">Faça públic el </text:span><text:span text:style-name="T5">present acord </text:span><text:span text:style-name="T9">i el trasllade </text:span><text:span text:style-name="T5">a l'Ambaixada del Japó a Espanya </text:span><text:span text:style-name="T9">i a les institucions pertinents</text:span><text:span text:style-name="T5">, </text:span><text:span text:style-name="T9">Mancomunitat, </text:span><text:span text:style-name="T5">Ministeri d'Indústria, Consell de Seguretat Nuclear, Generalitat Valenciana i Corts Valencianes.</text:span></text:p>
      <text:p text:style-name="P17"><text:span text:style-name="T15"><text:tab/></text:span><text:span text:style-name="T15">. . . . . . . . . . . . . . . . . . , </text:span><text:span text:style-name="T16">. . . . . . . </text:span><text:span text:style-name="T15"><text:s/>de . . . . . . . . . . . de 20</text:span><text:span text:style-name="T17">11</text:span><text:span text:style-name="T15">.</text:span></text:p>
      <text:p text:style-name="P17"><text:span text:style-name="T15"><text:tab/></text:span><text:span text:style-name="T16">Signat:</text:span></text:p>
      <text:p text:style-name="P18"/>
      <text:p text:style-name="P1"/>
      <text:p text:style-name="P9"/>
      <text:p text:style-name="P1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ss3t="http://www.w3.org/TR/css3-text/" office:version="1.2" grddl:transformation="http://docs.oasis-open.org/office/1.2/xslt/odf2rdf.xsl">
  <office:font-face-decls>
    <style:font-face style:name="Arial1" svg:font-family="Arial, sans-serif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none" style:line-break="strict" style:writing-mode="lr-tb" style:font-independent-line-spacing="false">
        <style:tab-stops/>
      </style:paragraph-properties>
      <style:text-properties style:use-window-font-color="true" fo:font-size="12pt" fo:language="qcv" fo:country="ES" style:font-size-asian="10.5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none" style:punctuation-wrap="hanging" style:line-break="strict" style:tab-stop-distance="1.27cm" style:writing-mode="page"/>
      <style:text-properties style:use-window-font-color="true" style:font-name="Times New Roman" fo:font-size="12pt" fo:language="qcv" fo:country="ES" style:font-name-asian="Times New Roman" style:font-size-asian="10.5pt" style:language-asian="zxx" style:country-asian="none" style:font-name-complex="Times New Roman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use-window-font-color="true" style:font-name="Arial" fo:font-size="10pt" fo:language="es" fo:country="ES" style:language-asian="es" style:country-asian="ES" style:font-name-complex="Arial" style:font-size-complex="10pt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DejaVu Sans" style:font-size-asian="14pt" style:font-name-complex="DejaVu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_28_user_29_" style:display-name="Heading (user)" style:family="paragraph" style:parent-style-name="Standard" style:next-style-name="Text_20_body">
      <style:paragraph-properties fo:margin-top="0.423cm" fo:margin-bottom="0.212cm" fo:keep-with-next="always"/>
      <style:text-properties fo:font-size="14pt" style:font-name-asian="Arial Unicode MS" style:font-size-complex="14pt"/>
    </style:style>
    <style:style style:name="caption" style:family="paragraph" style:parent-style-name="Standard">
      <style:paragraph-properties fo:margin-top="0.212cm" fo:margin-bottom="0.212cm"/>
      <style:text-properties fo:font-size="12pt" fo:font-style="italic" style:font-size-complex="12pt" style:font-style-complex="italic"/>
    </style:style>
    <style:style style:name="Index_20__28_user_29_" style:display-name="Index (user)" style:family="paragraph" style:parent-style-name="Standard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RTF_5f_Num_20_2_20_1" style:display-name="RTF_Num 2 1" style:family="text"/>
    <style:style style:name="Default_20_Paragraph_20_Font" style:display-name="Default Paragraph Font" style:family="text">
      <style:text-properties style:use-window-font-color="true" style:font-name="Times New Roman" fo:font-size="12pt" fo:language="es" fo:country="ES" style:font-name-asian="Times New Roman" style:language-asian="es" style:country-asian="ES" style:font-name-complex="Times New Roman" style:font-size-complex="12pt"/>
    </style:style>
    <style:style style:name="Numbering_20_Symbols_20__28_user_29_" style:display-name="Numbering Symbols (user)" style:family="text">
      <style:text-properties style:use-window-font-color="true" style:font-name="Times New Roman" fo:font-size="12pt" fo:language="es" fo:country="ES" style:font-name-asian="Times New Roman" style:language-asian="es" style:country-asian="ES" style:font-name-complex="Times New Roman" style:font-size-complex="12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TF_5f_Num_20_2" style:display-name="RTF_Num 2">
      <text:list-level-style-number text:level="1" text:style-name="RTF_5f_Num_20_2_20_1" style:num-suffix="." style:num-format="1" text:start-value="3">
        <style:list-level-properties text:min-label-width="0.635cm"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6cm" fo:page-height="29.693cm" style:num-format="1" style:print-orientation="portrait" fo:margin-top="2.54cm" fo:margin-bottom="1.545cm" fo:margin-left="2.54cm" fo:margin-right="3.429cm" fo:border="none" fo:padding="0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6cm" fo:page-height="29.693cm" style:num-format="1" style:print-orientation="portrait" fo:margin-top="2.54cm" fo:margin-bottom="2.104cm" fo:margin-left="2.54cm" fo:margin-right="3.429cm" fo:border="none" fo:padding="0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Standard_20__28_user_29_" style:display-name="Standard (user)" style:page-layout-name="Mpm2"/>
    <style:master-page style:name="Convertix_20_1" style:display-name="Convertix 1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creation-date>2010-11-19T23:20:00</meta:creation-date>
    <meta:initial-creator>Los Garcia</meta:initial-creator>
    <dc:date>2011-06-20T17:27:59</dc:date>
    <dc:creator>Pedro Gento</dc:creator>
    <meta:generator>OpenOffice.org/3.2$Linux OpenOffice.org_project/320m19$Build-9505</meta:generator>
    <meta:editing-duration>PT03H18M53S</meta:editing-duration>
    <meta:editing-cycles>7</meta:editing-cycles>
    <meta:document-statistic meta:table-count="0" meta:image-count="0" meta:object-count="0" meta:page-count="2" meta:paragraph-count="18" meta:word-count="881" meta:character-count="4651"/>
  </office:meta>
</office:document-meta>
</file>